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6" style:parent-style-name="Domyślnaczcionkaakapitu" style:family="text">
      <style:text-properties fo:font-weight="bold" style:font-weight-asian="bold" style:font-weight-complex="bold"/>
    </style:style>
    <style:style style:name="T7" style:parent-style-name="Domyślnaczcionkaakapitu" style:family="text">
      <style:text-properties fo:font-weight="bold" style:font-weight-asian="bold" style:font-weight-complex="bold"/>
    </style:style>
    <style:style style:name="T8" style:parent-style-name="Domyślnaczcionkaakapitu" style:family="text">
      <style:text-properties fo:font-weight="bold" style:font-weight-asian="bold" style:font-weight-complex="bold"/>
    </style:style>
    <style:style style:name="P9" style:parent-style-name="Standard" style:family="paragraph">
      <style:text-properties fo:font-weight="bold" style:font-weight-asian="bold" style:font-weight-complex="bold"/>
    </style:style>
    <style:style style:name="P10" style:parent-style-name="Standard" style:family="paragraph">
      <style:text-properties fo:font-weight="bold" style:font-weight-asian="bold" style:font-weight-complex="bold"/>
    </style:style>
    <style:style style:name="P11" style:parent-style-name="Standard" style:family="paragraph">
      <style:text-properties fo:font-weight="bold" style:font-weight-asian="bold" style:font-weight-complex="bold"/>
    </style:style>
    <style:style style:name="P12" style:parent-style-name="Standard" style:family="paragraph">
      <style:text-properties fo:font-weight="bold" style:font-weight-asian="bold" style:font-weight-complex="bold"/>
    </style:style>
    <style:style style:name="P13" style:parent-style-name="Standard" style:family="paragraph">
      <style:text-properties fo:font-weight="bold" style:font-weight-asian="bold" style:font-weight-complex="bold"/>
    </style:style>
    <style:style style:name="P14" style:parent-style-name="Standard" style:family="paragraph">
      <style:text-properties fo:font-weight="bold" style:font-weight-asian="bold" style:font-weight-complex="bold"/>
    </style:style>
    <style:style style:name="P15" style:parent-style-name="Standard" style:family="paragraph">
      <style:text-properties fo:font-weight="bold" style:font-weight-asian="bold" style:font-weight-complex="bold"/>
    </style:style>
    <style:style style:name="P16" style:parent-style-name="Standard" style:family="paragraph">
      <style:text-properties fo:font-weight="bold" style:font-weight-asian="bold" style:font-weight-complex="bold"/>
    </style:style>
    <style:style style:name="T17" style:parent-style-name="Domyślnaczcionkaakapitu" style:family="text">
      <style:text-properties fo:font-weight="bold" style:font-weight-asian="bold" style:font-weight-complex="bold"/>
    </style:style>
    <style:style style:name="P18" style:parent-style-name="Standard" style:family="paragraph">
      <style:text-properties fo:font-weight="bold" style:font-weight-asian="bold" style:font-weight-complex="bold"/>
    </style:style>
    <style:style style:name="P19" style:parent-style-name="Standard" style:family="paragraph">
      <style:text-properties fo:font-weight="bold" style:font-weight-asian="bold" style:font-weight-complex="bold"/>
    </style:style>
    <style:style style:name="T20" style:parent-style-name="Domyślnaczcionkaakapitu" style:family="text">
      <style:text-properties fo:font-weight="bold" style:font-weight-asian="bold" style:font-weight-complex="bold"/>
    </style:style>
    <style:style style:name="T21" style:parent-style-name="Domyślnaczcionkaakapitu" style:family="text">
      <style:text-properties fo:font-weight="bold" style:font-weight-asian="bold" style:font-weight-complex="bold"/>
    </style:style>
    <style:style style:name="T22" style:parent-style-name="Domyślnaczcionkaakapitu" style:family="text">
      <style:text-properties fo:font-weight="bold" style:font-weight-asian="bold" style:font-weight-complex="bold"/>
    </style:style>
    <style:style style:name="T23" style:parent-style-name="Domyślnaczcionkaakapitu" style:family="text">
      <style:text-properties fo:font-weight="bold" style:font-weight-asian="bold" style:font-weight-complex="bold"/>
    </style:style>
    <style:style style:name="T24" style:parent-style-name="Domyślnaczcionkaakapitu" style:family="text">
      <style:text-properties fo:font-weight="bold" style:font-weight-asian="bold" style:font-weight-complex="bold"/>
    </style:style>
    <style:style style:name="T25" style:parent-style-name="Domyślnaczcionkaakapitu" style:family="text">
      <style:text-properties fo:font-weight="bold" style:font-weight-asian="bold" style:font-weight-complex="bold"/>
    </style:style>
    <style:style style:name="T26" style:parent-style-name="Domyślnaczcionkaakapitu" style:family="text">
      <style:text-properties fo:font-weight="bold" style:font-weight-asian="bold" style:font-weight-complex="bold"/>
    </style:style>
    <style:style style:name="P27" style:parent-style-name="Standard" style:family="paragraph">
      <style:text-properties fo:font-weight="bold" style:font-weight-asian="bold" style:font-weight-complex="bold"/>
    </style:style>
    <style:style style:name="P28" style:parent-style-name="Standard" style:family="paragraph">
      <style:text-properties fo:font-weight="bold" style:font-weight-asian="bold" style:font-weight-complex="bold"/>
    </style:style>
    <style:style style:name="P29" style:parent-style-name="Standard" style:family="paragraph">
      <style:text-properties fo:font-size="9pt" style:font-size-asian="9pt" style:font-size-complex="9pt"/>
    </style:style>
    <style:style style:name="P30" style:parent-style-name="Standard" style:family="paragraph">
      <style:text-properties fo:font-size="9pt" style:font-size-asian="9pt" style:font-size-complex="9pt"/>
    </style:style>
    <style:style style:name="P31" style:parent-style-name="Standard" style:family="paragraph">
      <style:text-properties fo:font-size="9pt" style:font-size-asian="9pt" style:font-size-complex="9pt"/>
    </style:style>
    <style:style style:name="P32" style:parent-style-name="Standard" style:family="paragraph">
      <style:text-properties fo:font-size="9pt" style:font-size-asian="9pt" style:font-size-complex="9pt"/>
    </style:style>
    <style:style style:name="P33" style:parent-style-name="Standard" style:family="paragraph">
      <style:text-properties fo:font-size="9pt" style:font-size-asian="9pt" style:font-size-complex="9pt"/>
    </style:style>
    <style:style style:name="P34" style:parent-style-name="Standard" style:family="paragraph">
      <style:text-properties fo:font-size="9pt" style:font-size-asian="9pt" style:font-size-complex="9pt"/>
    </style:style>
    <style:style style:name="P35" style:parent-style-name="Standard" style:family="paragraph">
      <style:text-properties fo:font-size="9pt" style:font-size-asian="9pt" style:font-size-complex="9pt"/>
    </style:style>
    <style:style style:name="P36" style:parent-style-name="Standard" style:family="paragraph">
      <style:text-properties fo:font-size="9pt" style:font-size-asian="9pt" style:font-size-complex="9pt"/>
    </style:style>
    <style:style style:name="P37" style:parent-style-name="Standard" style:family="paragraph">
      <style:text-properties fo:font-size="9pt" style:font-size-asian="9pt" style:font-size-complex="9pt"/>
    </style:style>
    <style:style style:name="P38" style:parent-style-name="Standard" style:family="paragraph">
      <style:text-properties fo:font-size="9pt" style:font-size-asian="9pt" style:font-size-complex="9pt"/>
    </style:style>
    <style:style style:name="P39" style:parent-style-name="Standard" style:family="paragraph">
      <style:text-properties fo:font-size="9pt" style:font-size-asian="9pt" style:font-size-complex="9pt"/>
    </style:style>
    <style:style style:name="P40" style:parent-style-name="Standard" style:family="paragraph">
      <style:text-properties fo:font-size="9pt" style:font-size-asian="9pt" style:font-size-complex="9pt"/>
    </style:style>
    <style:style style:name="P41" style:parent-style-name="Standard" style:family="paragraph">
      <style:text-properties fo:font-size="9pt" style:font-size-asian="9pt" style:font-size-complex="9pt"/>
    </style:style>
    <style:style style:name="P42" style:parent-style-name="Standard" style:family="paragraph">
      <style:text-properties fo:font-size="9pt" style:font-size-asian="9pt" style:font-size-complex="9pt"/>
    </style:style>
    <style:style style:name="P43" style:parent-style-name="Standard" style:family="paragraph">
      <style:text-properties fo:font-size="9pt" style:font-size-asian="9pt" style:font-size-complex="9pt"/>
    </style:style>
    <style:style style:name="P44" style:parent-style-name="Standard" style:family="paragraph">
      <style:text-properties fo:font-size="9pt" style:font-size-asian="9pt" style:font-size-complex="9pt"/>
    </style:style>
  </office:automatic-styles>
  <office:body>
    <office:text text:use-soft-page-breaks="true">
      <text:p text:style-name="P1">REGULAMIN ZAWODÓW</text:p>
      <text:p text:style-name="P2">WARKA PUMPTRACK CUP</text:p>
      <text:p text:style-name="P3"><text:s/></text:p>
      <text:p text:style-name="P4"/>
      <text:p text:style-name="P5"/>
      <text:p text:style-name="Standard"><text:span text:style-name="T6">1. Organizator</text:span><text:s/>: CeSiR Warka</text:p>
      <text:p text:style-name="Standard"/>
      <text:p text:style-name="Standard"><text:span text:style-name="T7">2. Partnerzy</text:span><text:s/>: Gmina Warka, Rowerologia</text:p>
      <text:p text:style-name="Standard"/>
      <text:p text:style-name="Standard"><text:span text:style-name="T8">3. Cel</text:span><text:s/>:</text:p>
      <text:p text:style-name="Standard">Propagowanie aktywności ruchowej w szczególności jazdy na rowerze, hulajnodze; propagowanie zasad bezpiecznej jazdy; promowanie zasad bezpiecznego korzystania z obiektu; budowanie umiejętności sportowej jazdy na hulajnodze i rowerze; zachęcanie do rywalizacji w grupie rówieśniczej; konsolidacja środowiska dziecięcego i młodzieżowego gminy i miasta Warka</text:p>
      <text:p text:style-name="Standard"/>
      <text:p text:style-name="P9">4. Termin i miejsce :</text:p>
      <text:p text:style-name="Standard"><text:s/>04.09.2026, godzina 16:00; „Pumptrack” przy ulicy Mostowej w Warce</text:p>
      <text:p text:style-name="Standard"/>
      <text:p text:style-name="P10">5. Warunki uczestnictwa :</text:p>
      <text:p text:style-name="Standard">Udział w zawodach jest bezpłatny, a do rywalizacji dopuszczeni będą uczestnicy z klas 0-8 , posiadający:</text:p>
      <text:p text:style-name="Standard">- Wypełnioną i podpisaną Kartę Zawodnika dostępną w dniu rozgrywania zawodów, podpisaną przez Rodzica lub prawomocnego Opiekuna</text:p>
      <text:p text:style-name="Standard">- Posiadający sprawny sprzęt, tj.: rower lub hulajnogę</text:p>
      <text:p text:style-name="Standard">- Posiadający wyregulowany i zapięty kask podczas przejazdu (bezwzględnie!)</text:p>
      <text:p text:style-name="P11"/>
      <text:p text:style-name="P12">6. Zasady rozgrywania konkurencji</text:p>
      <text:p text:style-name="Standard">-Zawody rozgrywane są w dwóch kategoriach wiekowych z podziałem osobno na :</text:p>
      <text:p text:style-name="Standard"><text:tab/><text:tab/><text:tab/></text:p>
      <text:p text:style-name="P13">Hulajnoga <text:s text:c="2"/>/ <text:s text:c="2"/>Rower</text:p>
      <text:p text:style-name="P14">klasa 0-2<text:s text:c="3"/>chłopcy i dziewczęta razem (jedno okrążenie)</text:p>
      <text:p text:style-name="P15">klasa 3-5 <text:s text:c="2"/>chłopcy i dziewczęta razem (jedno okrążenie)</text:p>
      <text:p text:style-name="P16">klasa<text:s/>6-8 <text:s text:c="2"/>chłopcy i dziewczęta razem <text:s/>(jedno okrążenie)</text:p>
      <text:p text:style-name="Standard"/>
      <text:p text:style-name="Standard">-O zwycięstwie zadecyduje<text:s/><text:span text:style-name="T17">najlepszy wynik czasowy</text:span><text:s/>przejazdu jednego okrążenia toru</text:p>
      <text:p text:style-name="Standard">-Nagradzane są trzy pierwsze osoby w każdej kategorii wiekowej z podziałem na Rower i Hulajnogę</text:p>
      <text:p text:style-name="Standard"/>
      <text:p text:style-name="P18">7. Nagrody</text:p>
      <text:p text:style-name="Standard"><text:s text:c="2"/>I. Puchar, upominki, voucher w wysokości 100 zł do zrealizowania w Rowerologii</text:p>
      <text:p text:style-name="Standard"><text:s/>II. Puchar, nagrody rzeczowe</text:p>
      <text:p text:style-name="Standard">III. Puchar, nagrody rzeczowe</text:p>
      <text:p text:style-name="Standard"/>
      <text:p text:style-name="P19">8. Harmonogram:</text:p>
      <text:p text:style-name="Standard"/>
      <text:p text:style-name="Standard"><text:span text:style-name="T20">15:00-15:50</text:span><text:s/>- <text:s/>Otwarcie Biura Zawodów – zapisy</text:p>
      <text:p text:style-name="Standard"><text:span text:style-name="T21">16:00</text:span><text:s/>- Otwarcie Zawodów, omówienie zasad bezpieczeństwa</text:p>
      <text:p text:style-name="Standard"><text:span text:style-name="T22">16:05-16:25</text:span><text:s/>- <text:s/>Rozgrzewka, próbne przejazdy</text:p>
      <text:p text:style-name="Standard"><text:span text:style-name="T23">16:30-17:00</text:span><text:s/>- Starty<text:s/>-<text:s/>hulajnogi</text:p>
      <text:p text:style-name="Standard"><text:span text:style-name="T24">17:00-17:30</text:span><text:s/>- Starty<text:s/>-<text:s/>rowery</text:p>
      <text:p text:style-name="Standard"><text:span text:style-name="T25">17:40</text:span><text:s/>- Wręczenie nagród</text:p>
      <text:p text:style-name="Standard"><text:span text:style-name="T26">18:00</text:span><text:s/>- Zakończenie zawodów</text:p>
      <text:p text:style-name="P27"/>
      <text:p text:style-name="P28">9. Postanowienia końcowe</text:p>
      <text:p text:style-name="Standard">- Zawody mogą zostać odwołane w przypadku złej pogody</text:p>
      <text:p text:style-name="Standard">- Organizatorzy nie zapewniają szatni</text:p>
      <text:p text:style-name="Standard">- Uczestnicy zapewnioną opiekę medyczną</text:p>
      <text:p text:style-name="Standard">- Program minutowy może ulec zmianie w przypadku złych warunków atmosferycznych; jest zależny od ilości uczestników</text:p>
      <text:p text:style-name="Standard">-W imprezie mogą brać udział osoby bez jakichkolwiek przeciwwskazań lekarskich do udziału w zawodach sportowych.</text:p>
      <text:p text:style-name="Standard"><text:s/>-Organizator nie ponosi odpowiedzialności za rzeczy pozostawione na obiekcie.</text:p>
      <text:p text:style-name="Standard"><text:s/>-Organizator nie zapewnia ubezpieczenia NNW.</text:p>
      <text:p text:style-name="Standard"><text:s/>-Na terenie imprezy uczestnicy powinni poruszać się z zachowaniem zasad bezpieczeństwa i szczególnej ostrożności.</text:p>
      <text:p text:style-name="Standard"><text:s/>-We wszystkich sprawach spornych wynikłych podczas trwania imprezy a nie ujętych w niniejszym regulaminie decyduje Organizator.</text:p>
      <text:p text:style-name="Standard"/>
      <text:p text:style-name="Standard">Kontakt :</text:p>
      <text:p text:style-name="Standard">Marcin Ziemecki<text:s/>–<text:s/>Rowerologia<text:s/>-<text:s/>tel.604 400 705<text:line-break/>Jacek Winiarczyk – CeSiR – tel.882 084 870</text:p>
      <text:p text:style-name="Standard"/>
      <text:p text:style-name="P29"/>
      <text:p text:style-name="P30">Warunkiem uczestnictwa w imprezie jest dopełnienie wszystkich formalności w biurze, w tym akceptacja regulaminu przez złożenie podpisu na Karcie Zawodnika przez Rodzica lub Opiekuna</text:p>
      <text:p text:style-name="P31">Podpisanie Karty Zawodnika oznacza, że uczestnik <text:s/>rozważył i ocenił charakter, zakres i stopień ryzyka wiążącego się z uczestnictwem w imprezie w tym zagrożenie wypadkami, możliwości odniesienia obrażeń ciała i urazów fizycznych (w tym śmierci) i dobrowolnie zdecydował się podjąć to ryzyko.</text:p>
      <text:p text:style-name="P32">Uczestnik imprezy wyraża zgodę na wykorzystanie swego bądź dziecka wizerunku w postaci zdjęć i innych materiałów audiowizualnych w celach informacyjno-promocyjnych, ze szczególnym uwzględnieniem pól eksploatacji: wykorzystanie na stronie internetowej CeSiR Warka, umieszczenie materiałów w informatorach, biuletynach, prezentacjach multimedialnych oraz innych publikowanych materiałach przez CeSiR Warka.</text:p>
      <text:p text:style-name="P33">Uczestnik imprezy wyraża zgodę na przetwarzanie swoich bądź dziecka danych osobowych w zakresie: imię i nazwisko, data urodzenia, miejsca zamieszkania oraz wizerunku w postaci zdjęć i innych materiałów audiowizualnych ze szczególnym uwzględnieniem pól eksploatacji: utrwalenie – rejestracja i emisja, na stronie internetowej i mediach społecznościowych CeSiR Warka, umieszczenie materiałów w informatorach, gazetach, biuletynach, plakatach, prezentacjach multimedialnych, spotach telewizyjnych, oraz innych publikowanych materiałach przez CeSiR Warka, na potrzeby działań informacyjno-promocyjnych.</text:p>
      <text:p text:style-name="P34">Uczestnik imprezy oświadcza, iż nie będzie rościć żadnych praw z tytułu publikacji imienia, nazwiska, wizerunku uczestnika oraz fragmentów imprezy sportowo-rekreacyjnej w środkach masowego przekazu oraz zezwala na wykorzystywanie i przetwarzanie w bazach danych informacji osobowych zawartych w karcie zgłoszenia.</text:p>
      <text:p text:style-name="P35">Poprzez zgłoszenie się do udziału w imprezie, uczestnik wyraża zgodę na opublikowanie na łamach strony internetowej i w informacjach medialnych przez Organizatora wizerunku uczestnika, oraz imienia i nazwiska uczestnika.</text:p>
      <text:p text:style-name="P36">Uczestnik wyraża zgodę na przetwarzanie danych osobowych podanych w formularzu "Karta Zawodnika" w związku uczestnictwem w imprezie organizowanej przez CeSiR Warka <text:s/>zgodnie z ustawą o ochronie danych osobowych (Dz. U. z 2016 r. poz. 922).</text:p>
      <text:p text:style-name="P37">Jednocześnie uczestnik oświadcza, że został poinformowany, iż:</text:p>
      <text:p text:style-name="P38">a) administratorem danych osobowych uczestnika imprezy jest Centrum Sportu i Rekreacji w Warce</text:p>
      <text:p text:style-name="P39">b) dane będą przetwarzane wyłącznie w celach związanych z organizacją zawodów,</text:p>
      <text:p text:style-name="P40">c) dane osobowe nie będą przekazywane innym podmiotom,</text:p>
      <text:p text:style-name="P41">d) przysługuje uczestnikowi prawo dostępu do treści moich danych i ich poprawiania e) podanie danych osobowych jest dobrowolne aczkolwiek niezbędne do udziału w turnieju,</text:p>
      <text:p text:style-name="P42">f) Zebrane dane osobowe będą przechowywane przez okres czasu wskazany w Rozporządzeniu Prezesa Rady Ministrów z dnia 18 stycznia 2011 r. w sprawie instrukcji kancelaryjnej, jednolitych rzeczowych wykazów akt oraz instrukcji w sprawie organizacji i zakresu działania archiwów zakładowych,</text:p>
      <text:p text:style-name="P43">Uczestnik oświadcza, iż zapoznał się ze zgodną z art. 13 ust. 1 i 2 RODO* klauzulą informacyjną, dot. przetwarzania danych osobowych dla klientów korzystających z obiektów CeSiR Warka lub uczestniczących w zajęciach oraz imprezach sportowo rekreacyjnych przez w/w podmiot organizowanych.</text:p>
      <text:p text:style-name="P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kingan</dc:creator>
    <meta:creation-date>2025-09-01T18:04:00Z</meta:creation-date>
    <dc:date>2026-08-27T08:37:00Z</dc:date>
    <meta:template xlink:href="Normal" xlink:type="simple"/>
    <meta:editing-cycles>9</meta:editing-cycles>
    <meta:editing-duration>PT1020S</meta:editing-duration>
    <meta:document-statistic meta:page-count="2" meta:paragraph-count="12" meta:word-count="862" meta:character-count="6024" meta:row-count="43" meta:non-whitespace-character-count="5174"/>
  </office:meta>
</office:document-meta>
</file>